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바탕" svg:font-family="바탕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  <style:font-face style:name="바탕1" svg:font-family="바탕" style:font-family-generic="system" style:font-pitch="variable"/>
    <style:font-face style:name="함초롬바탕" svg:font-family="함초롬바탕" style:font-family-generic="system" style:font-pitch="variable"/>
  </office:font-face-decls>
  <office:automatic-styles>
    <style:style style:name="P1" style:family="paragraph" style:parent-style-name="_30_">
      <style:paragraph-properties style:snap-to-layout-grid="false"/>
    </style:style>
    <style:style style:name="P2" style:family="paragraph" style:parent-style-name="_30_">
      <style:paragraph-properties style:snap-to-layout-grid="false"/>
      <style:text-properties fo:font-size="15pt" style:font-name-asian="함초롬바탕" style:font-size-asian="15pt"/>
    </style:style>
    <style:style style:name="T1" style:family="text">
      <style:text-properties fo:font-size="15pt" style:font-name-asian="함초롬바탕" style:font-size-asian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(</text:span><text:span text:style-name="T1">힘들고 지칠 때 속으로 말하거나 소리내서 말해보세요</text:span><text:span text:style-name="T1">.</text:span></text:p>
      <text:p text:style-name="P2">작게 말하거나 보통크기로 말하거나 </text:p>
      <text:p text:style-name="P1"><text:span text:style-name="T1">주변사정이 허락되면 크게 말해보세요</text:span><text:span text:style-name="T1">.)</text:span></text:p>
      <text:p text:style-name="P1"><text:span text:style-name="T1">-</text:span><text:span text:style-name="T1">힘든마음을 알아주는 보군요 긍정적인 말</text:span><text:span text:style-name="T1">-</text:span><text:span text:style-name="T1">힘든마음편</text:span><text:span text:style-name="T1">-</text:span></text:p>
      <text:p text:style-name="P2">우울하신가보군요 미우신가보군요</text:p>
      <text:p text:style-name="P2">화가나시나보군요 미치겠으신가보군요</text:p>
      <text:p text:style-name="P2">죽겠나보군요 살기가 싫은가보군요</text:p>
      <text:p text:style-name="P2">얄미우신가보군요 원망스러우신가보군요</text:p>
      <text:p text:style-name="P2">마음이 불편하신가보군요 마음이 편치 않으신가보군요</text:p>
      <text:p text:style-name="P2">침울하신가보군요 기분이 나쁘신가보군요</text:p>
      <text:p text:style-name="P2">답답하고 갑갑하신가보군요</text:p>
      <text:p text:style-name="P2">지치고 피곤하고 힘드신가보군요</text:p>
      <text:p text:style-name="P2">야속하신가보군요 원통하고 억울하신가보군요</text:p>
      <text:p text:style-name="P2">슬프신가보군요 살맛이 안 나나보군요</text:p>
      <text:p text:style-name="P2">우울하고 침울하고 불행하신가보군요</text:p>
      <text:p text:style-name="P2">답답하고 갑갑하신가보군요</text:p>
      <text:p text:style-name="P2">분하고 원통하고 억울하신가보군요</text:p>
      <text:p text:style-name="P2">짜증나고 화나고 원망스러우신가보군요</text:p>
      <text:p text:style-name="P2">우울하고 침울하신가보군요</text:p>
      <text:p text:style-name="P2">속상하신가보군요 </text:p>
      <text:p text:style-name="P2">서운하신가보군요</text:p>
      <text:p text:style-name="P2">울화가 치밀어 오르시나보군요</text:p>
      <text:p text:style-name="P2">분노가 치밀어 오르시나보군요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바탕" svg:font-family="바탕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  <style:font-face style:name="바탕1" svg:font-family="바탕" style:font-family-generic="system" style:font-pitch="variable"/>
    <style:font-face style:name="함초롬바탕" svg:font-family="함초롬바탕" style:font-family-generic="system" style:font-pitch="variable"/>
  </office:font-face-decls>
  <office:styles>
    <draw:marker draw:name="Hwp_5f_Arrow" draw:display-name="Hwp_Arrow" svg:viewBox="0 0 20 30" svg:d="m10 0-10 30h20z"/>
    <draw:marker draw:name="Hwp_5f_Circle" draw:display-name="Hwp_Circle" svg:viewBox="0 0 1131 1131" svg:d="m462 1118-102-29-102-51-93-72-72-93-51-102-29-102-13-105 13-102 29-106 51-102 72-89 93-72 102-50 102-34 106-9 101 9 106 34 98 50 93 72 72 89 51 102 29 106 13 102-13 105-29 102-51 102-72 93-93 72-98 51-106 29-101 13z"/>
    <draw:marker draw:name="Hwp_5f_Line_5f_Arrow" draw:display-name="Hwp_Line_Arrow" svg:viewBox="0 0 1122 2243" svg:d="m0 2108v17 17l12 42 30 34 38 21 43 4 29-8 30-21 25-26 13-34 343-1532 339 1520 13 42 29 34 39 21 42 4 42-12 34-30 21-42v-39-12l-4 4-440-1998-9-42-25-39-38-25-43-8-42 8-38 25-26 39-8 42z"/>
    <draw:marker draw:name="Hwp_5f_Line_5f_Arrow_5f_Concave" draw:display-name="Hwp_Line_Arrow_Concave" svg:viewBox="0 0 1131 1580" svg:d="m1013 1491 118 89-567-1580-564 1580 114-85 136-68 148-46 161-17 161 13 153 46z"/>
    <draw:marker draw:name="Hwp_5f_Square" draw:display-name="Hwp_Square" svg:viewBox="0 0 10 10" svg:d="m0 0h10v10h-10z"/>
    <draw:marker draw:name="Hwp_5f_Square_5f_45" draw:display-name="Hwp_Square_45" svg:viewBox="0 0 1131 1131" svg:d="m0 564 564 567 567-567-567-564z"/>
    <draw:stroke-dash draw:name="_31__20_Dots_20_1_20_Dash" draw:display-name="1 Dots 1 Dash" draw:style="rect" draw:dots1="1" draw:dots1-length="400%" draw:dots2="1" draw:dots2-length="100%" draw:distance="200%"/>
    <draw:stroke-dash draw:name="_32__20_Dots_20_1_20_Dash" draw:display-name="2 Dots 1 Dash" draw:style="rect" draw:dots1="1" draw:dots1-length="400%" draw:dots2="2" draw:dots2-length="100%" draw:distance="200%"/>
    <draw:stroke-dash draw:name="Circle" draw:style="round" draw:dots1="1" draw:dots1-length="100%" draw:dots2="1" draw:dots2-length="100%" draw:distance="200%"/>
    <draw:stroke-dash draw:name="Long_20_Dash" draw:display-name="Long Dash" draw:style="rect" draw:dots1="1" draw:dots1-length="600%" draw:dots2="1" draw:dots2-length="100%" draw:distance="200%"/>
    <draw:stroke-dash draw:name="Long_20_Dash_20_1Dot" draw:display-name="Long Dash 1Dot" draw:style="rect" draw:dots1="1" draw:dots1-length="600%" draw:dots2="1" draw:dots2-length="100%" draw:distance="200%"/>
    <draw:stroke-dash draw:name="Long_20_Dash_20_2_20_Dots" draw:display-name="Long Dash 2 Dots" draw:style="rect" draw:dots1="1" draw:dots1-length="600%" draw:dots2="2" draw:dots2-length="100%" draw:distance="200%"/>
    <draw:stroke-dash draw:name="Ultrafine_20_Dashed" draw:display-name="Ultrafine Dashed" draw:style="rect" draw:dots1="1" draw:dots1-length="400%" draw:dots2="1" draw:dots2-length="400%" draw:distance="200%"/>
    <draw:stroke-dash draw:name="Ultrafine_20_Dotted_20__28_var_29_" draw:display-name="Ultrafine Dotted (var)" draw:style="rect" draw:dots1="1" draw:dots1-length="100%" draw:distance="200%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Times New Roman" fo:font-size="12pt" fo:language="en" fo:country="US" style:font-name-asian="Arial Unicode MS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text-autospace="non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_30_" style:display-name="0" style:family="paragraph" style:class="text">
      <style:paragraph-properties style:line-height-at-least="0cm" fo:text-align="start" style:justify-single-word="false" fo:padding="0cm" fo:border="none" style:vertical-align="baseline" style:snap-to-layout-grid="true"/>
      <style:text-properties fo:color="#000000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1.499cm" fo:margin-left="3cm" fo:margin-right="3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creation-date>2010년 2월 9일 화요일 오후 4:07:18</meta:creation-date>
    <dc:title/>
    <dc:creator>sangbaek lee</dc:creator>
    <dc:date>2012-03-12T14:53:44.35</dc:date>
    <dc:language>euc-KR</dc:language>
    <meta:print-date/>
    <dc:subject/>
    <dc:description/>
    <meta:keyword/>
    <meta:document-statistic meta:table-count="0" meta:image-count="0" meta:object-count="0" meta:page-count="1" meta:paragraph-count="23" meta:word-count="77" meta:character-count="413"/>
    <meta:editing-duration>PT46S</meta:editing-duration>
    <meta:editing-cycles>1</meta:editing-cycles>
  </office:meta>
</office:document-meta>
</file>